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60037AAFF43C56EECBC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az1" text:anchor-type="char" svg:x="-1.431cm" svg:y="-0.358cm" svg:width="19.826cm" svg:height="28.152cm" draw:z-index="0"><draw:image xlink:href="Pictures/10000000000004000000060037AAFF43C56EECB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28T11:22:21.541000000</meta:creation-date>
    <meta:print-date>2026-08-28T11:29:33.846000000</meta:print-date>
    <dc:date>2026-08-28T12:16:31.220000000</dc:date>
    <meta:editing-duration>PT43M59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7.0.0.3$Windows_X86_64 LibreOffice_project/8061b3e9204bef6b321a21033174034a5e2ea88e</meta:generator>
  </office:meta>
</office:document-meta>
</file>